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/>
    <style:font-face style:name="Times New Roman" svg:font-family="'Times New Roman'" style:font-family-generic="roman" style:font-pitch="variable"/>
  </office:font-face-decls>
  <office:automatic-styles>
    <style:style style:name="Tabulka1" style:family="table">
      <style:table-properties style:width="16.949cm" fo:margin-left="0.064cm" fo:margin-right="-0.012cm" table:align="margins"/>
    </style:style>
    <style:style style:name="Tabulka1.A" style:family="table-column">
      <style:table-column-properties style:column-width="7.934cm" style:rel-column-width="30677*"/>
    </style:style>
    <style:style style:name="Tabulka1.B" style:family="table-column">
      <style:table-column-properties style:column-width="4.978cm" style:rel-column-width="19246*"/>
    </style:style>
    <style:style style:name="Tabulka1.C" style:family="table-column">
      <style:table-column-properties style:column-width="4.038cm" style:rel-column-width="15612*"/>
    </style:style>
    <style:style style:name="Tabulka1.A1" style:family="table-cell">
      <style:table-cell-properties fo:background-color="transparent" fo:padding="0.097cm" fo:border-left="0.5pt solid #000000" fo:border-right="none" fo:border-top="0.5pt solid #000000" fo:border-bottom="0.5pt solid #000000" style:writing-mode="page">
        <style:background-image/>
      </style:table-cell-properties>
    </style:style>
    <style:style style:name="Tabulka1.C1" style:family="table-cell">
      <style:table-cell-properties fo:background-color="transparent" fo:padding="0.097cm" fo:border="0.5pt solid #000000" style:writing-mode="page">
        <style:background-image/>
      </style:table-cell-properties>
    </style:style>
    <style:style style:name="Tabulka1.A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bulka1.C2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P1" style:family="paragraph" style:parent-style-name="Standard">
      <style:paragraph-properties fo:text-align="center" style:justify-single-word="false"/>
      <style:text-properties fo:font-size="15pt" fo:font-weight="bold" style:font-size-asian="15pt" style:font-weight-asian="bold" style:font-size-complex="15pt" style:font-weight-complex="bold"/>
    </style:style>
    <style:style style:name="P2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3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Times New Roman" fo:font-size="12pt" fo:font-style="normal" fo:text-shadow="none" style:text-underline-style="solid" style:text-underline-width="auto" style:text-underline-color="font-color" fo:font-weight="bold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4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bold" officeooo:rsid="001aa880" officeooo:paragraph-rsid="001aa880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5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Times New Roman" fo:font-size="12pt" fo:font-style="normal" fo:text-shadow="none" style:text-underline-style="solid" style:text-underline-width="auto" style:text-underline-color="font-color" fo:font-weight="bold" officeooo:paragraph-rsid="001aa880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6" style:family="paragraph" style:parent-style-name="Table_20_Contents">
      <style:text-properties fo:font-weight="bold" style:font-weight-asian="bold" style:font-weight-complex="bold"/>
    </style:style>
    <style:style style:name="P7" style:family="paragraph" style:parent-style-name="Standard">
      <style:paragraph-properties fo:text-align="start" style:justify-single-word="false"/>
      <style:text-properties fo:font-size="12pt" fo:font-weight="bold" style:font-size-asian="10.5pt" style:font-weight-asian="bold" style:font-size-complex="12pt" style:font-weight-complex="bold"/>
    </style:style>
    <style:style style:name="P8" style:family="paragraph" style:parent-style-name="Standard">
      <style:paragraph-properties fo:text-align="start" style:justify-single-word="false"/>
      <style:text-properties fo:font-size="12pt" style:text-underline-style="solid" style:text-underline-width="auto" style:text-underline-color="font-color" fo:font-weight="bold" style:font-size-asian="10.5pt" style:font-weight-asian="bold" style:font-size-complex="12pt" style:font-weight-complex="bold"/>
    </style:style>
    <style:style style:name="P9" style:family="paragraph" style:parent-style-name="Standard">
      <style:paragraph-properties fo:text-align="center" style:justify-single-word="false"/>
      <style:text-properties fo:font-size="26pt" style:text-underline-style="solid" style:text-underline-width="auto" style:text-underline-color="font-color" fo:font-weight="bold" style:font-size-asian="26pt" style:font-weight-asian="bold" style:font-size-complex="26pt" style:font-weight-complex="bold"/>
    </style:style>
    <style:style style:name="P10" style:family="paragraph" style:parent-style-name="Standard">
      <style:paragraph-properties fo:text-align="start" style:justify-single-word="false"/>
      <style:text-properties fo:font-size="15pt" style:text-underline-style="solid" style:text-underline-width="auto" style:text-underline-color="font-color" fo:font-weight="bold" style:font-size-asian="15pt" style:font-weight-asian="bold" style:font-size-complex="15pt" style:font-weight-complex="bold"/>
    </style:style>
    <style:style style:name="P11" style:family="paragraph" style:parent-style-name="Standard">
      <style:paragraph-properties fo:text-align="start" style:justify-single-word="false"/>
      <style:text-properties fo:font-size="12pt" fo:font-weight="normal" style:font-size-asian="10.5pt" style:font-weight-asian="normal" style:font-size-complex="12pt" style:font-weight-complex="normal"/>
    </style:style>
    <style:style style:name="P12" style:family="paragraph" style:parent-style-name="Standard">
      <style:paragraph-properties fo:text-align="center" style:justify-single-word="false"/>
      <style:text-properties fo:font-size="18pt" style:text-underline-style="none" fo:font-weight="bold" style:font-size-asian="18pt" style:font-weight-asian="bold" style:font-size-complex="18pt" style:font-weight-complex="bold"/>
    </style:style>
    <style:style style:name="P13" style:family="paragraph" style:parent-style-name="Standard" style:list-style-name="L1">
      <style:paragraph-properties fo:text-align="center" style:justify-single-word="false"/>
      <style:text-properties fo:font-size="18pt" style:text-underline-style="none" fo:font-weight="bold" officeooo:rsid="0019c1d9" officeooo:paragraph-rsid="0019c1d9" style:font-size-asian="18pt" style:font-weight-asian="bold" style:font-size-complex="18pt" style:font-weight-complex="bold"/>
    </style:style>
    <style:style style:name="P14" style:family="paragraph" style:parent-style-name="Standard" style:list-style-name="L1">
      <style:paragraph-properties fo:text-align="center" style:justify-single-word="false"/>
      <style:text-properties fo:font-size="18pt" style:text-underline-style="none" fo:font-weight="bold" style:font-size-asian="18pt" style:font-weight-asian="bold" style:font-size-complex="18pt" style:font-weight-complex="bold"/>
    </style:style>
    <style:style style:name="P15" style:family="paragraph" style:parent-style-name="Standard" style:list-style-name="L1">
      <style:paragraph-properties fo:text-align="center" style:justify-single-word="false"/>
      <style:text-properties fo:font-size="18pt" style:text-underline-style="solid" style:text-underline-width="auto" style:text-underline-color="font-color" fo:font-weight="bold" style:font-size-asian="18pt" style:font-weight-asian="bold" style:font-size-complex="18pt" style:font-weight-complex="bold"/>
    </style:style>
    <style:style style:name="P16" style:family="paragraph" style:parent-style-name="Standard">
      <style:paragraph-properties fo:text-align="start" style:justify-single-word="false"/>
      <style:text-properties fo:font-size="18pt" style:text-underline-style="none" fo:font-weight="bold" style:font-size-asian="18pt" style:font-weight-asian="bold" style:font-size-complex="18pt" style:font-weight-complex="bold"/>
    </style:style>
    <style:style style:name="T1" style:family="text">
      <style:text-properties officeooo:rsid="001aa880"/>
    </style:style>
    <style:style style:name="T2" style:family="text">
      <style:text-properties fo:font-style="italic" style:font-style-asian="italic" style:font-style-complex="italic"/>
    </style:style>
    <style:style style:name="T3" style:family="text">
      <style:text-properties officeooo:rsid="00187dae"/>
    </style:style>
    <style:style style:name="T4" style:family="text">
      <style:text-properties officeooo:rsid="001c1030"/>
    </style:style>
    <style:style style:name="T5" style:family="text">
      <style:text-properties officeooo:rsid="0019c1d9"/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tarSymbol" style:font-pitch="variable" style:font-charset="x-symbol"/>
      </text:list-level-style-bullet>
      <text:list-level-style-bullet text:level="2" text:style-name="Bullet_20_Symbols" loext:num-list-format="%2%" text:bullet-char="•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StarSymbol" style:font-pitch="variable" style:font-charset="x-symbol"/>
      </text:list-level-style-bullet>
      <text:list-level-style-bullet text:level="3" text:style-name="Bullet_20_Symbols" loext:num-list-format="%3%" text:bullet-char="•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StarSymbol" style:font-pitch="variable" style:font-charset="x-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StarSymbol" style:font-pitch="variable" style:font-charset="x-symbol"/>
      </text:list-level-style-bullet>
      <text:list-level-style-bullet text:level="5" text:style-name="Bullet_20_Symbols" loext:num-list-format="%5%" text:bullet-char="•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StarSymbol" style:font-pitch="variable" style:font-charset="x-symbol"/>
      </text:list-level-style-bullet>
      <text:list-level-style-bullet text:level="6" text:style-name="Bullet_20_Symbols" loext:num-list-format="%6%" text:bullet-char="•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StarSymbol" style:font-pitch="variable" style:font-charset="x-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StarSymbol" style:font-pitch="variable" style:font-charset="x-symbol"/>
      </text:list-level-style-bullet>
      <text:list-level-style-bullet text:level="8" text:style-name="Bullet_20_Symbols" loext:num-list-format="%8%" text:bullet-char="•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StarSymbol" style:font-pitch="variable" style:font-charset="x-symbol"/>
      </text:list-level-style-bullet>
      <text:list-level-style-bullet text:level="9" text:style-name="Bullet_20_Symbols" loext:num-list-format="%9%" text:bullet-char="•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StarSymbol" style:font-pitch="variable" style:font-charset="x-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StarSymbol" style:font-pitch="variable" style:font-charset="x-symbol"/>
      </text:list-level-style-bullet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Akce Mateřské školy Chomýž pro š.r. 202<text:span text:style-name="T1">6/2027</text:span></text:p>
      <table:table table:name="Tabulka1" table:style-name="Tabulka1">
        <table:table-column table:style-name="Tabulka1.A"/>
        <table:table-column table:style-name="Tabulka1.B"/>
        <table:table-column table:style-name="Tabulka1.C"/>
        <table:table-row>
          <table:table-cell table:style-name="Tabulka1.A1" office:value-type="string">
            <text:p text:style-name="P2">Název akce</text:p>
          </table:table-cell>
          <table:table-cell table:style-name="Tabulka1.A1" office:value-type="string">
            <text:p text:style-name="P2">Časové období</text:p>
          </table:table-cell>
          <table:table-cell table:style-name="Tabulka1.C1" office:value-type="string">
            <text:p text:style-name="P2">Kdo pořádá, zajišťuje</text:p>
          </table:table-cell>
        </table:table-row>
        <table:table-row>
          <table:table-cell table:style-name="Tabulka1.A2" office:value-type="string">
            <text:p text:style-name="P3">I. schůzka rodičů</text:p>
            <text:p text:style-name="P3">Bramborový, jablkový týden /<text:span text:style-name="T2">průběžně/</text:span></text:p>
            <text:p text:style-name="P3">Dráčkování/PT/</text:p>
          </table:table-cell>
          <table:table-cell table:style-name="Tabulka1.A2" office:value-type="string">
            <text:p text:style-name="P2"><text:span text:style-name="T3">3</text:span>.9.202<text:span text:style-name="T1">6</text:span> – 15.30hod</text:p>
            <text:p text:style-name="P2">září</text:p>
            <text:p text:style-name="P2">odpoledne</text:p>
          </table:table-cell>
          <table:table-cell table:style-name="Tabulka1.C2" office:value-type="string">
            <text:p text:style-name="P2">MŠ</text:p>
            <text:p text:style-name="P2">MŠ, rodiče</text:p>
            <text:p text:style-name="P2">MŠ.rodiče</text:p>
          </table:table-cell>
        </table:table-row>
        <table:table-row>
          <table:table-cell table:style-name="Tabulka1.A2" office:value-type="string">
            <text:p text:style-name="P3">„Veselé dýně“ </text:p>
            <text:p text:style-name="P3">„Uspávání Broučků, světlušek a Berušek“</text:p>
            <text:p text:style-name="P3">(lampiónový průvod )</text:p>
            <text:p text:style-name="P3">Halloween/PD/</text:p>
          </table:table-cell>
          <table:table-cell table:style-name="Tabulka1.A2" office:value-type="string">
            <text:p text:style-name="P2">říjen</text:p>
            <text:p text:style-name="P4">úterý 27.10.-17hod</text:p>
            <text:p text:style-name="P2"/>
            <text:p text:style-name="P2">3<text:span text:style-name="T1">0</text:span>.10.dopoledne</text:p>
          </table:table-cell>
          <table:table-cell table:style-name="Tabulka1.C2" office:value-type="string">
            <text:p text:style-name="P2">MŠ</text:p>
            <text:p text:style-name="P2">MŠ, rodiče, obec, SDH</text:p>
            <text:p text:style-name="P2">MŠ</text:p>
          </table:table-cell>
        </table:table-row>
        <table:table-row>
          <table:table-cell table:style-name="Tabulka1.A2" office:value-type="string">
            <text:p text:style-name="P3">Lístkování</text:p>
            <text:p text:style-name="P3">„Vítáme paní zimu“/<text:span text:style-name="T2">průběžně/</text:span></text:p>
            <text:p text:style-name="P3">Vánoční jarmark na návsi</text:p>
          </table:table-cell>
          <table:table-cell table:style-name="Tabulka1.A2" office:value-type="string">
            <text:p text:style-name="P2">Listopad</text:p>
            <text:p text:style-name="P2">dopoledne</text:p>
            <text:p text:style-name="P2"><text:span text:style-name="T3">2</text:span><text:span text:style-name="T1">8</text:span>.11.-13hod</text:p>
          </table:table-cell>
          <table:table-cell table:style-name="Tabulka1.C2" office:value-type="string">
            <text:p text:style-name="P2">MŠ</text:p>
            <text:p text:style-name="P2">MŠ</text:p>
            <text:p text:style-name="P2">MŠ+obec+SDH</text:p>
          </table:table-cell>
        </table:table-row>
        <table:table-row>
          <table:table-cell table:style-name="Tabulka1.A2" office:value-type="string">
            <text:p text:style-name="P3">Advent-tvoření</text:p>
            <text:p text:style-name="P3">„Mikulášská nadílka …..</text:p>
            <text:p text:style-name="P3">„Vánoce ve školce-tradice,zvyky</text:p>
            <text:p text:style-name="P3">II. schůzka s rodiči – posezení u stromečku</text:p>
          </table:table-cell>
          <table:table-cell table:style-name="Tabulka1.A2" office:value-type="string">
            <text:p text:style-name="P2">3.12. -15.30hod</text:p>
            <text:p text:style-name="P2"><text:span text:style-name="T1">4</text:span>.12. -dopoledne </text:p>
            <text:p text:style-name="P2">průběžně</text:p>
            <text:p text:style-name="P2">1<text:span text:style-name="T1">7</text:span>.12.-15.30hod</text:p>
          </table:table-cell>
          <table:table-cell table:style-name="Tabulka1.C2" office:value-type="string">
            <text:p text:style-name="P2">MŠ.rodiče</text:p>
            <text:p text:style-name="P2">MŠ dopoledne</text:p>
            <text:p text:style-name="P2"/>
            <text:p text:style-name="P2">MŠ,rodiče</text:p>
          </table:table-cell>
        </table:table-row>
        <table:table-row>
          <table:table-cell table:style-name="Tabulka1.A2" office:value-type="string">
            <text:p text:style-name="P3">„Putování s K+M+B</text:p>
            <text:p text:style-name="P3">„Výlet sv. Hostýn/Motýlci/</text:p>
            <text:p text:style-name="P3">Polární expedice /PT/</text:p>
            <text:p text:style-name="P3">Sněhánkování“ zimní olympiáda</text:p>
          </table:table-cell>
          <table:table-cell table:style-name="Tabulka1.A2" office:value-type="string">
            <text:p text:style-name="P2">Dle počasí</text:p>
            <text:p text:style-name="P2">leden -dopoledne</text:p>
            <text:p text:style-name="P2">leden – dopoledne</text:p>
            <text:p text:style-name="P2">leden-dopoledne</text:p>
            <text:p text:style-name="P2"/>
          </table:table-cell>
          <table:table-cell table:style-name="Tabulka1.C2" office:value-type="string">
            <text:p text:style-name="P2"/>
            <text:p text:style-name="P2">MŠ</text:p>
            <text:p text:style-name="P2">MŠ</text:p>
            <text:p text:style-name="P2">MŠ</text:p>
          </table:table-cell>
        </table:table-row>
        <table:table-row>
          <table:table-cell table:style-name="Tabulka1.A2" office:value-type="string">
            <text:p text:style-name="P3">Poletíme do vesmíru</text:p>
            <text:p text:style-name="P3">Návštěva hvězdárny</text:p>
            <text:p text:style-name="P3">„Koblížku, koblížku kde ses tu vzal?</text:p>
            <text:p text:style-name="P3">Karneval</text:p>
          </table:table-cell>
          <table:table-cell table:style-name="Tabulka1.A2" office:value-type="string">
            <text:p text:style-name="P2">Únor – dopoledne</text:p>
            <text:p text:style-name="P2">Únor- dopoledne</text:p>
            <text:p text:style-name="P2">tradice zvyky</text:p>
            <text:p text:style-name="P2">dopoledne</text:p>
          </table:table-cell>
          <table:table-cell table:style-name="Tabulka1.C2" office:value-type="string">
            <text:p text:style-name="P2">MŠ</text:p>
            <text:p text:style-name="P2"/>
            <text:p text:style-name="P2"/>
            <text:p text:style-name="P2">MŠ</text:p>
          </table:table-cell>
        </table:table-row>
        <table:table-row>
          <table:table-cell table:style-name="Tabulka1.A2" office:value-type="string">
            <text:p text:style-name="P3">„Knížka je můj kamarád“ knihovna</text:p>
            <text:p text:style-name="P3">„Příroda se probouzí“ polodenní vycházky do přírody – les, rybníky (průběžně)</text:p>
            <text:p text:style-name="P5">„Barevný týden“ Velikonoce, tradice, zvyky</text:p>
          </table:table-cell>
          <table:table-cell table:style-name="Tabulka1.A2" office:value-type="string">
            <text:p text:style-name="P2">Březen -dopoledne</text:p>
            <text:p text:style-name="P2">Březen – dopoledne</text:p>
            <text:p text:style-name="P2"/>
            <text:p text:style-name="P4">22,23,24.března</text:p>
            <text:p text:style-name="P2"/>
          </table:table-cell>
          <table:table-cell table:style-name="Tabulka1.C2" office:value-type="string">
            <text:p text:style-name="P2">MŠ</text:p>
            <text:p text:style-name="P2">MŠ</text:p>
            <text:p text:style-name="P2"/>
            <text:p text:style-name="P2">MŠ</text:p>
          </table:table-cell>
        </table:table-row>
        <table:table-row>
          <table:table-cell table:style-name="Tabulka1.A2" office:value-type="string">
            <text:p text:style-name="P3">„Zahradníčci“ sázení, příprava zahrádky (průběžně)-Den země,</text:p>
            <text:p text:style-name="P3">Bezpečně na kole-dopravní výchova</text:p>
            <text:p text:style-name="P3">„Čarodějnický den“</text:p>
          </table:table-cell>
          <table:table-cell table:style-name="Tabulka1.A2" office:value-type="string">
            <text:p text:style-name="P2"><text:span text:style-name="T3">30,31.3-1.4.</text:span>. dopoledne</text:p>
            <text:p text:style-name="P2">,<text:span text:style-name="T3">březen,</text:span>duben-dopoledne</text:p>
            <text:p text:style-name="P2">duben-dopoledne</text:p>
            <text:p text:style-name="P2">dopoledne</text:p>
            <text:p text:style-name="P2">30.4. dopoledne</text:p>
          </table:table-cell>
          <table:table-cell table:style-name="Tabulka1.C2" office:value-type="string">
            <text:p text:style-name="P2">MŠ</text:p>
            <text:p text:style-name="P2">MŠ</text:p>
            <text:p text:style-name="P2">MŠ</text:p>
            <text:p text:style-name="P2">MŠ</text:p>
            <text:p text:style-name="P2">MŠ</text:p>
          </table:table-cell>
        </table:table-row>
        <table:table-row>
          <table:table-cell table:style-name="Tabulka1.A2" office:value-type="string">
            <text:p text:style-name="P3">Květná zahrada Kroměříž/Motýlci/</text:p>
            <text:p text:style-name="P3">„Popřejeme nejen <text:s/>maminkám“</text:p>
            <text:p text:style-name="P3">III. Schůzka s rodiči</text:p>
            <text:p text:style-name="P3">„Děti slaví svátek“ </text:p>
          </table:table-cell>
          <table:table-cell table:style-name="Tabulka1.A2" office:value-type="string">
            <text:p text:style-name="P2"><text:s/>dopoledne</text:p>
            <text:p text:style-name="P2">1<text:span text:style-name="T1">4</text:span>.5. -15.30hod</text:p>
            <text:p text:style-name="P2">květen</text:p>
            <text:p text:style-name="P2"><text:s/>dopoledne</text:p>
          </table:table-cell>
          <table:table-cell table:style-name="Tabulka1.C2" office:value-type="string">
            <text:p text:style-name="P2">MŠ</text:p>
            <text:p text:style-name="P2">MŠ,rodiče</text:p>
            <text:p text:style-name="P2"/>
            <text:p text:style-name="P6">MŠ</text:p>
          </table:table-cell>
        </table:table-row>
        <table:table-row>
          <table:table-cell table:style-name="Tabulka1.A2" office:value-type="string">
            <text:p text:style-name="P3">„Společné fotografování“</text:p>
            <text:p text:style-name="P3">„Společný výlet s rodiči“</text:p>
            <text:p text:style-name="P3">„Loučení se školkou“zahradní párty</text:p>
            <text:p text:style-name="P3"/>
          </table:table-cell>
          <table:table-cell table:style-name="Tabulka1.A2" office:value-type="string">
            <text:p text:style-name="P2"><text:s/>červen- dopoledne </text:p>
            <text:p text:style-name="P2">červen – dopoledne</text:p>
            <text:p text:style-name="P2">2<text:span text:style-name="T1">5</text:span>.6.-15.30 hod</text:p>
            <text:p text:style-name="P2"/>
          </table:table-cell>
          <table:table-cell table:style-name="Tabulka1.C2" office:value-type="string">
            <text:p text:style-name="P2">MŠ</text:p>
            <text:p text:style-name="P2">MŠ</text:p>
            <text:p text:style-name="P2">MŠ,rodiče</text:p>
          </table:table-cell>
        </table:table-row>
      </table:table>
      <text:p text:style-name="P7">V průběhu roku budou zařazovány divadélka, výlety, výukové programy, dle nabídek a možností školky. Prázdninový provoz bude zveřejněn v měsíci dubnu. </text:p>
      <text:p text:style-name="P8"/>
      <text:p text:style-name="P8"><text:soft-page-break/></text:p>
      <text:p text:style-name="P9">Organizace školního roku 202<text:span text:style-name="T1">6/2027</text:span></text:p>
      <text:p text:style-name="P1">Podzimní prázdniny:<text:span text:style-name="T1">29</text:span>.10-<text:span text:style-name="T1">30</text:span>.10.202<text:span text:style-name="T1">6</text:span></text:p>
      <text:p text:style-name="P1">Vánoční prázdniny: 2<text:span text:style-name="T1">3</text:span>.12.202<text:span text:style-name="T1">6</text:span> – <text:span text:style-name="T1">2</text:span>.1.202<text:span text:style-name="T1">7</text:span></text:p>
      <text:p text:style-name="P1">Pololetní prázdniny:<text:span text:style-name="T4">28</text:span>.1.202<text:span text:style-name="T4">7</text:span></text:p>
      <text:p text:style-name="P1">Jarní prázdniny:<text:span text:style-name="T4">8</text:span><text:span text:style-name="T5">.3-</text:span><text:span text:style-name="T4">14</text:span><text:span text:style-name="T5">.3.202</text:span><text:span text:style-name="T4">7</text:span></text:p>
      <text:p text:style-name="P1">Velikonoční prázdniny:<text:span text:style-name="T5">2</text:span><text:span text:style-name="T4">5</text:span><text:span text:style-name="T5">.</text:span><text:span text:style-name="T4">3</text:span><text:span text:style-name="T5">-</text:span><text:span text:style-name="T4">29</text:span><text:span text:style-name="T5">.</text:span><text:span text:style-name="T4">3</text:span><text:span text:style-name="T5">.202</text:span><text:span text:style-name="T4">7</text:span></text:p>
      <text:p text:style-name="P10">V tyto dny může být provoz MŠ omezen, budete vždy informováni předem.</text:p>
      <text:p text:style-name="P11">*******************************************************************************</text:p>
      <text:p text:style-name="P11"/>
      <text:p text:style-name="P9">Provoz MŠ Chomýž od 1.9. 202<text:span text:style-name="T4">6</text:span>-31.8.202<text:span text:style-name="T4">7</text:span></text:p>
      <text:p text:style-name="P9">6.00- 16.00hod</text:p>
      <text:p text:style-name="P9"/>
      <text:p text:style-name="P12">Uzavření MŠ do konce roku 202<text:span text:style-name="T4">6</text:span> :</text:p>
      <text:list text:style-name="L1">
        <text:list-item>
          <text:p text:style-name="P13">pondělí <text:span text:style-name="T4">16.listopadu</text:span></text:p>
        </text:list-item>
        <text:list-item>
          <text:p text:style-name="P14">od 2<text:span text:style-name="T4">2</text:span>.prosince 202<text:span text:style-name="T4">6</text:span>– do <text:span text:style-name="T4">3</text:span>.ledna 202<text:span text:style-name="T4">7</text:span></text:p>
        </text:list-item>
        <text:list-item>
          <text:p text:style-name="P15">běžný provoz MŠ od pondělí <text:span text:style-name="T4">4</text:span>.1.202<text:span text:style-name="T4">7</text:span></text:p>
        </text:list-item>
      </text:list>
      <text:p text:style-name="P16"/>
      <text:p text:style-name="P16">Veškeré změny v provozu z různých technických či jiných důvodů budou vždy oznámeny zákonným zástupcům pokud to bude možné s předstihem- ústně, informace vchodové dveře, nástěnka s informacemi pro rodiče v MŠ, písemně, elektronicky či telefonicky.</text:p>
      <text:p text:style-name="P16"/>
      <text:p text:style-name="P16"/>
      <text:p text:style-name="P16"/>
      <text:p text:style-name="P16">Z ekonomických důvodů je se zřizovatelem-obcí Chomýž provedena dohoda o dovážení stravy a otevření MŠ v době klesnutí stavu dětí pod 5. V tuto dobu bude MŠ uzavřena.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cs" fo:country="CZ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cs" fo:country="CZ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19-09-03T07:42:02.483000000</meta:creation-date>
    <meta:print-date>2026-08-23T21:22:19.301018300</meta:print-date>
    <dc:date>2026-08-23T21:22:36.674440300</dc:date>
    <meta:editing-duration>PT3H10M59S</meta:editing-duration>
    <meta:editing-cycles>17</meta:editing-cycles>
    <meta:generator>LibreOffice/25.2.7.2$Windows_X86_64 LibreOffice_project/5cbfd1ab6520636bb5f7b99185aa69bd7456825d</meta:generator>
    <meta:document-statistic meta:table-count="1" meta:image-count="0" meta:object-count="0" meta:page-count="2" meta:paragraph-count="123" meta:word-count="370" meta:character-count="2762" meta:non-whitespace-character-count="2501"/>
  </office:meta>
</office:document-meta>
</file>